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302fd8525806216f43dfc7b82084b2.png"/>
  <manifest:file-entry manifest:media-type="image/png" manifest:full-path="Pictures/c915a5464a1d017fc6f2042d0e15fb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avgwiki_1"/><text:bookmark-start text:name="avgwiki"/>AVGwiki<text:bookmark-end text:name="__RefHeading___avgwiki_1"/><text:bookmark-end text:name="avgwiki"/></text:h>
      <text:p text:style-name="Text_20_body">Deze wiki-pagina is van en voor opticiens en audiciens die hier praktische kennis met elkaar delen over de Algemene Verordening Gegevensbescherming.</text:p>
      <text:p text:style-name="Text_20_body"><draw:frame draw:style-name="mediaright" draw:name="0" text:anchor-type="paragraph" draw:z-index="0" svg:width="4.4979166666667cm" svg:height="4.4979166666667cm"><draw:image xlink:href="Pictures/6e302fd8525806216f43dfc7b82084b2.png" xlink:type="simple" xlink:show="embed" xlink:actuate="onLoad"/></draw:frame> <draw:frame draw:style-name="mediaright" draw:name="1" text:anchor-type="paragraph" draw:z-index="1" svg:width="4.4979166666667cm" svg:height="4.4979166666667cm"><draw:image xlink:href="Pictures/c915a5464a1d017fc6f2042d0e15fb9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